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2921 Dollardpad sectie AB 2633 te Tilburg, bouwen van een woning, 28 jul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2921 - I - Dollardpad sectie AB 2633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41365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365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365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ilburg, ingekomen aanvraag voor een omgevingsvergunning Z-HZ_WABO-2023-02921 Dollardpad sectie AB 2633 te Tilburg, bouwen van een woning, 28 juli 2023</meta:user-defined>
    <meta:user-defined meta:name="DCTERMS.W3CDTF/DCTERMS.available">2023-08-02</meta:user-defined>
    <meta:user-defined meta:name="DCTERMS.W3CDTF/OVERHEIDop.jaargang">2023</meta:user-defined>
    <meta:user-defined meta:name="OVERHEIDop.publicationIssue">341365</meta:user-defined>
    <meta:user-defined meta:name="OVERHEIDop.GmbID/DC.identifier">gmb-2023-341365</meta:user-defined>
    <meta:user-defined meta:name="OVERHEIDop.versieInformatie"/>
  </office:meta>
</office:document-meta>
</file>