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VAN HEURNLAAN 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Van Heurnlaan 7 Vught, vervangen van de draaiende delen in de kozijnen van de voorgevel, Z23-265461.</text:p>
            <text:p text:style-name="common-al"/>
            <text:p text:style-name="common-al">De vergunning is verzonden 28 juli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41307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307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307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VAN HEURNLAAN 7 VUGHT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1307</meta:user-defined>
    <meta:user-defined meta:name="OVERHEIDop.GmbID/DC.identifier">gmb-2023-341307</meta:user-defined>
    <meta:user-defined meta:name="OVERHEIDop.versieInformatie"/>
  </office:meta>
</office:document-meta>
</file>