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31-07-2023 hebben wij een reguliere omgevingsvergunning verleend voor het bouwen van een woning op het adres Stokkumerweg 24j Markelo Q 1543 . Deze vergunning staat ingeschreven onder zaaknummer 000056904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40872</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0872</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0872</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6/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569040</meta:user-defined>
    <meta:user-defined meta:name="DCTERMS.abstract">het bouwen van een woning</meta:user-defined>
    <dc:language>nl</dc:language>
    <meta:user-defined meta:name="OVERHEIDop.locatietype/OVERHEIDop.gebiedsmarkering">Punt</meta:user-defined>
    <meta:user-defined meta:name="DC.title">Op 31-07-2023 hebben wij een reguliere omgevingsvergunning verleend voor het bouwen van een woning op het adres Stokkumerweg 24j Markelo Q 1543 . Deze vergunning staat ingeschreven onder zaaknummer 0000569040.</meta:user-defined>
    <meta:user-defined meta:name="DCTERMS.W3CDTF/DCTERMS.available">2023-08-02</meta:user-defined>
    <meta:user-defined meta:name="DCTERMS.W3CDTF/OVERHEIDop.jaargang">2023</meta:user-defined>
    <meta:user-defined meta:name="OVERHEIDop.publicationIssue">340872</meta:user-defined>
    <meta:user-defined meta:name="OVERHEIDop.GmbID/DC.identifier">gmb-2023-340872</meta:user-defined>
    <meta:user-defined meta:name="OVERHEIDop.versieInformatie"/>
  </office:meta>
</office:document-meta>
</file>