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ANDEREN VAN EEN STIKSTOFINSTALLATIE, PALLAS 9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anderen van een stikstofinstallatie op het perceel Pallas 9 te Heerenveen  (27-07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0677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677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677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ANDEREN VAN EEN STIKSTOFINSTALLATIE, PALLAS 9 TE HEERENVEEN</meta:user-defined>
    <meta:user-defined meta:name="DCTERMS.W3CDTF/DCTERMS.available">2023-08-02</meta:user-defined>
    <meta:user-defined meta:name="DCTERMS.W3CDTF/OVERHEIDop.jaargang">2023</meta:user-defined>
    <meta:user-defined meta:name="OVERHEIDop.publicationIssue">340677</meta:user-defined>
    <meta:user-defined meta:name="OVERHEIDop.GmbID/DC.identifier">gmb-2023-340677</meta:user-defined>
    <meta:user-defined meta:name="OVERHEIDop.versieInformatie"/>
  </office:meta>
</office:document-meta>
</file>