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Internationale school en het aanleggen van inritten, Cambridgelaan te Utrecht,  HZ_WABO-23-050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mbridgelaan te Utrecht</text:p>
            <text:p text:style-name="common-al">HZ_WABO-23-05003</text:p>
            <text:p text:style-name="common-al">Toelichting: het bouwen van een Internationale school en het aanleggen van inritten</text:p>
            <text:p text:style-name="common-al">Datum besluit: 31 juli 2023</text:p>
            <text:p text:style-name="common-al">De beroepstermijn gaat in 1 dag na publicatie van het besluit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0536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53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536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Internationale school en het aanleggen van inritten, Cambridgelaan te Utrecht,  HZ_WABO-23-05003</meta:user-defined>
    <meta:user-defined meta:name="DCTERMS.W3CDTF/DCTERMS.available">2023-08-02</meta:user-defined>
    <meta:user-defined meta:name="DCTERMS.W3CDTF/OVERHEIDop.jaargang">2023</meta:user-defined>
    <meta:user-defined meta:name="OVERHEIDop.externeBijlage">aanvraag Inrit Publiceerbaar|exb-2023-37813</meta:user-defined>
    <meta:user-defined meta:name="OVERHEIDop.externeBijlage">Besluit omgevingsvergunning publiceerbaar|exb-2023-37814</meta:user-defined>
    <meta:user-defined meta:name="OVERHEIDop.publicationIssue">340536</meta:user-defined>
    <meta:user-defined meta:name="OVERHEIDop.GmbID/DC.identifier">gmb-2023-340536</meta:user-defined>
    <meta:user-defined meta:name="OVERHEIDop.versieInformatie"/>
  </office:meta>
</office:document-meta>
</file>