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Reconstructie Oranje Nassaulaan nabij aansluiting A32 (afrit 11), fase 2 Heerenveen Beter Bereikbaar (HBB)</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3.407336 / D.23.1679906</text:p>
            <text:p text:style-name="common-al"/>
            <text:p text:style-name="common-al">Onderwerp: Reconstructie Oranje Nassaulaan nabij aansluiting A32 (afrit 11), fase 2 Heerenveen Beter Bereikbaar (HBB)</text:p>
            <text:p text:style-name="common-al">
            <text:span text:style-name="nadrukcur">Burgemeester en wethouders van Heerenveen</text:span>
          </text:p>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text:p>
            <text:p text:style-name="common-al">dat in samenwerking met RWS en de provincie Fryslân Heerenveen in de toekomst beter bereikbaar wordt;</text:p>
            <text:p text:style-name="common-al">dat de op- en afritten van de A32 (Afrit 12 Heerenveen Centrum en afrit 11 Heerenveen/Oranjewoud worden verbeterd, hetgeen zorgt voor een vlottere en veiliger doorstroom van het verkeer in Heerenveen en van en naar de A32;</text:p>
            <text:p text:style-name="common-al">dat voordat de situatie verbeterd is, er eerst de nodige verkeershinder zal zijn door de reconstructiewerkzaamheden;</text:p>
            <text:p text:style-name="common-al">dat de werkzaamheden stapsgewijs zullen plaatsvinden, zodat de overlast zoveel als mogelijk wordt beperkt;</text:p>
            <text:p text:style-name="common-al">dat de werkzaamheden fase 1 Heerenveen Beter Bereikbaar (reconstructie afrit 12 Heerenveen Centrum – K.R. Poststraat) zijn afgerond; </text:p>
            <text:p text:style-name="common-al">dat de werkzaamheden fase 2 zijn gestart voor de reconstructie van de aansluiting A32 - Oranje Nassaulaan Heerenveen (afrit 11);</text:p>
            <text:p text:style-name="common-al">dat vanaf 3 juli 2023 t/m 1 juli 2024 de werkzaamheden gaan plaatsvinden;</text:p>
            <text:p text:style-name="common-al">dat fase 2 HBB inhoudt de reconstructie en aanpassing van de (aansluitende) wegen op de Oranje Nassaulaan en Stadionweg nabij aansluiting 11 van de A32;</text:p>
            <text:p text:style-name="common-al">dat de Oranje Nassaulaan en aansluitende wegen (ondermeer Stadionweg) worden gebruikt als belangrijke ontsluitingswegen van Heerenveen van en naar de A32;</text:p>
            <text:p text:style-name="common-al">dat de bovengenoemde wegen gefaseerd worden afgesloten voor al het verkeer tijdens de reconstructiewerkzaamheden; </text:p>
            <text:p text:style-name="common-al">dat detailinformatie over de deelfasering binnen fase 2 en de uit te voeren werkzaamheden terug te vinden zijn op de website <text:span text:style-name="nadrukondlijn">heerenveenbeterbereikbaar.nl</text:span>;</text:p>
            <text:p text:style-name="common-al">dat woningen en bedrijven voor bestemmingsverkeer zo veel mogelijk bereikbaar blijven;</text:p>
            <text:p text:style-name="common-al">dat de werkzaamheden in de periode van 3 juli 2023 t/m 1 juli 2024 plaatsvinden of zoveel eerder als mogelijk is of later als nodig blijkt;</text:p>
            <text:p text:style-name="common-al">dat het doorgaande verkeer tijdens fase 2 hinder zal ondervinden en zo mogelijk gestremd is;</text:p>
            <text:p text:style-name="common-al">dat bij stremming het verkeer wordt omgeleid via alternatieve routes;</text:p>
            <text:p text:style-name="common-al">dat de bewoners en eventuele bedrijven door middel van nieuwsbrieven op de hoogte worden gesteld van de komende werkzaamheden en de daarmee gepaard gaande (mogelijke) overlast;</text:p>
            <text:p text:style-name="common-al">dat de bedoelde weg is gelegen binnen de gemeente Heerenveen en bij de gemeente Heerenveen in beheer is;</text:p>
            <text:p text:style-name="common-al">dat overleg met de verkeercoördinator van het basisteam Zuidoost Fryslân van de politie heeft plaatsgevonden en er een positief advies is gegeven voor de voorgenomen verkeersmaatregel;</text:p>
            <text:p text:style-name="common-al">BESLUIT</text:p>
            <text:p text:style-name="common-al">Door plaatsing van de borden C1 volgens het RVV 1990 de Oranje Nassaulaan bij de aansluiting van de A32 (afrit 11) en de aansluiten wegen in Heerenveen gefaseerd (deels) gesloten te verklaren in beide richtingen voor voertuigen, ruiters en geleiders van rij- of trekdieren of vee. De maatregelen gelden in de periode van 3 juli 2023 t/m 1 juli 2024 of zoveel eerder of later noodzakelijk wordt geacht.</text:p>
            <text:p text:style-name="common-al">Dit besluit wordt gepubliceerd in het Gemeenteblad via www.officielebekendmakingen.nl</text:p>
            <text:p text:style-name="common-al"/>
            <text:p text:style-name="common-al">Heerenveen, 31 juli 2023</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0472</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472</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472</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DCTERMS.alternative">Gemeente Heerenveen - Reconstructie Oranje Nassaulaan nabij aansluiting A32 (afrit 11), fase 2 Heerenveen Beter Bereikbaar (HBB) - Reconstructie Oranje Nassaulaan nabij aansluiting A32 (afrit 11), fase 2 Heerenveen Beter Bereikbaar (HBB)</meta:user-defined>
    <meta:user-defined meta:name="OVERHEIDvb.Wegcategorie/OVERHEIDvb.wegcategorie">Gebiedsontsluitingsweg binnen de bebouwde kom</meta:user-defined>
    <meta:user-defined meta:name="OVERHEIDvb.Wegcategorie/OVERHEIDvb.wegcategorie">Stroomweg</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bestuurders van een ongelede vrachtwagen of ongelede autobus</meta:user-defined>
    <meta:user-defined meta:name="OVERHEIDvb.referentienummer">Z.23.407336 / D.23.1679906</meta:user-defined>
    <meta:user-defined meta:name="DCTERMS.abstract">Reconstructie Oranje Nassaulaan nabij aansluiting A32 (afrit 11), fase 2 Heerenveen Beter Bereikbaar (HBB)</meta:user-defined>
    <meta:user-defined meta:name="OVERHEIDop.verkeersbordcode">C1</meta:user-defined>
    <dc:language>nl</dc:language>
    <meta:user-defined meta:name="OVERHEIDop.locatietype/OVERHEIDop.gebiedsmarkering">Vlak</meta:user-defined>
    <meta:user-defined meta:name="DC.title">Verkeersbesluit, Reconstructie Oranje Nassaulaan nabij aansluiting A32 (afrit 11), fase 2 Heerenveen Beter Bereikbaar (HBB)</meta:user-defined>
    <meta:user-defined meta:name="DCTERMS.W3CDTF/DCTERMS.available">2023-08-02</meta:user-defined>
    <meta:user-defined meta:name="DCTERMS.W3CDTF/OVERHEIDop.jaargang">2023</meta:user-defined>
    <meta:user-defined meta:name="OVERHEIDop.publicationIssue">340472</meta:user-defined>
    <meta:user-defined meta:name="OVERHEIDop.GmbID/DC.identifier">gmb-2023-340472</meta:user-defined>
    <meta:user-defined meta:name="OVERHEIDop.versieInformatie"/>
  </office:meta>
</office:document-meta>
</file>