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ectie K, perceelnummers 5764, 5766, 5768, 5770 (Bolder ongenummerd) te Noordscheschut: bouwen van twee-onder-één-kap woning (26-07-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 </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40372</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372</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372</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Weg</meta:user-defined>
    <meta:user-defined meta:name="DC.title">Verleende omgevingsvergunning: Sectie K, perceelnummers 5764, 5766, 5768, 5770 (Bolder ongenummerd) te Noordscheschut: bouwen van twee-onder-één-kap woning (26-07-2023)</meta:user-defined>
    <meta:user-defined meta:name="DCTERMS.W3CDTF/DCTERMS.available">2023-08-02</meta:user-defined>
    <meta:user-defined meta:name="DCTERMS.W3CDTF/OVERHEIDop.jaargang">2023</meta:user-defined>
    <meta:user-defined meta:name="OVERHEIDop.publicationIssue">340372</meta:user-defined>
    <meta:user-defined meta:name="OVERHEIDop.GmbID/DC.identifier">gmb-2023-340372</meta:user-defined>
    <meta:user-defined meta:name="OVERHEIDop.versieInformatie"/>
  </office:meta>
</office:document-meta>
</file>