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Zeedistel 12 te De Meern, HZ_WABO-23-2645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eedistel 12 te De Meern</text:span>
          </text:p>
            <text:p text:style-name="common-al">HZ_WABO-23-26456</text:p>
            <text:p text:style-name="common-al">Toelichting: het bouwen van een dakopbouw op de woning</text:p>
            <text:p text:style-name="common-al">Datum ontvangst aanvraag: 28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39801</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9801</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9801</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Zeedistel 12 te De Meern, HZ_WABO-23-26456</meta:user-defined>
    <meta:user-defined meta:name="DCTERMS.W3CDTF/DCTERMS.available">2023-08-02</meta:user-defined>
    <meta:user-defined meta:name="DCTERMS.W3CDTF/OVERHEIDop.jaargang">2023</meta:user-defined>
    <meta:user-defined meta:name="OVERHEIDop.externeBijlage">Publiceerbaar-A|exb-2023-37762</meta:user-defined>
    <meta:user-defined meta:name="OVERHEIDop.publicationIssue">339801</meta:user-defined>
    <meta:user-defined meta:name="OVERHEIDop.GmbID/DC.identifier">gmb-2023-339801</meta:user-defined>
    <meta:user-defined meta:name="OVERHEIDop.versieInformatie"/>
  </office:meta>
</office:document-meta>
</file>