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en aanvraag omgevingsvergunning, het bouwen van een windmolen, Reaskuorre 11, Augustinus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askuorre 11, Augustinusga</text:p>
            <text:p text:style-name="common-al">Olo: 7695043</text:p>
            <text:p text:style-name="common-al">het bouwen van een windmolen</text:p>
            <text:p text:style-name="common-al">Datum ontvangst: 27 juli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39666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9666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9666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Achtkarspelen - ontvangen aanvraag omgevingsvergunning, het bouwen van een windmolen, Reaskuorre 11, Augustinusga</meta:user-defined>
    <meta:user-defined meta:name="DCTERMS.W3CDTF/DCTERMS.available">2023-08-02</meta:user-defined>
    <meta:user-defined meta:name="DCTERMS.W3CDTF/OVERHEIDop.jaargang">2023</meta:user-defined>
    <meta:user-defined meta:name="OVERHEIDop.publicationIssue">339666</meta:user-defined>
    <meta:user-defined meta:name="OVERHEIDop.GmbID/DC.identifier">gmb-2023-339666</meta:user-defined>
    <meta:user-defined meta:name="OVERHEIDop.versieInformatie"/>
  </office:meta>
</office:document-meta>
</file>