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het wijzigen van een dakterras en het aanbrengen van een balkon aan de gevel van de woning, Oudwijkerdwarsstraat 101 te Utrecht,  HZ_WABO-22-304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wijkerdwarsstraat 101 te Utrecht</text:p>
            <text:p text:style-name="common-al">HZ_WABO-22-30464</text:p>
            <text:p text:style-name="common-al">Toelichting: het bouwen van een dakopbouw, het wijzigen van een dakterras en het aanbrengen van een balkon aan de gevel van de woning</text:p>
            <text:p text:style-name="common-al">Datum besluit: 27 juli 2023</text:p>
            <text:p text:style-name="common-al">Startdatum bezwaartermijn: 2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8743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74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74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het wijzigen van een dakterras en het aanbrengen van een balkon aan de gevel van de woning, Oudwijkerdwarsstraat 101 te Utrecht,  HZ_WABO-22-30464</meta:user-defined>
    <meta:user-defined meta:name="DCTERMS.W3CDTF/DCTERMS.available">2023-08-01</meta:user-defined>
    <meta:user-defined meta:name="DCTERMS.W3CDTF/OVERHEIDop.jaargang">2023</meta:user-defined>
    <meta:user-defined meta:name="OVERHEIDop.externeBijlage">Aanvraagdocument  publiceerbaar-A|exb-2023-37683</meta:user-defined>
    <meta:user-defined meta:name="OVERHEIDop.externeBijlage">Besluit omgevingsvergunning publiceerbaar|exb-2023-37684</meta:user-defined>
    <meta:user-defined meta:name="OVERHEIDop.publicationIssue">338743</meta:user-defined>
    <meta:user-defined meta:name="OVERHEIDop.GmbID/DC.identifier">gmb-2023-338743</meta:user-defined>
    <meta:user-defined meta:name="OVERHEIDop.versieInformatie"/>
  </office:meta>
</office:document-meta>
</file>