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alfweg, kavel HLM04 L 3632 (Houtrakkerweg 39), bouwen van een vrijstaande woning met uitrit, 27-07-2023, zaaknummer 8076217, olonummer 7626629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38699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8699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8699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Halfweg, kavel HLM04 L 3632 (Houtrakkerweg 39), bouwen van een vrijstaande woning met uitrit, 27-07-2023, zaaknummer 8076217, olonummer 7626629.</meta:user-defined>
    <meta:user-defined meta:name="DCTERMS.W3CDTF/DCTERMS.available">2023-08-01</meta:user-defined>
    <meta:user-defined meta:name="DCTERMS.W3CDTF/OVERHEIDop.jaargang">2023</meta:user-defined>
    <meta:user-defined meta:name="OVERHEIDop.publicationIssue">338699</meta:user-defined>
    <meta:user-defined meta:name="OVERHEIDop.GmbID/DC.identifier">gmb-2023-338699</meta:user-defined>
    <meta:user-defined meta:name="OVERHEIDop.versieInformatie"/>
  </office:meta>
</office:document-meta>
</file>