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omgevingsvergunning, het bouwen van een bedrijfshal, Overvliet, nabij Strijviertel te De Meern,  HZ_WABO-22-40717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vervliet, nabij Strijviertel te De Meern</text:p>
            <text:p text:style-name="common-al">HZ_WABO-22-40717</text:p>
            <text:p text:style-name="common-al">Toelichting: het bouwen van een bedrijfshal</text:p>
            <text:p text:style-name="common-al">Besluit tot verlenging beslistermijn met 6 weken</text:p>
            <text:p text:style-name="common-al">Rechtsmiddel: geen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33764</text:span><text:line-break/><text:date style:data-style-name="dag" text:fixed="true" text:date-value="2023-01-25"/><text:line-break/><text:date style:data-style-name="jaar" text:fixed="true" text:date-value="2023-01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3764</text:span><text:date style:data-style-name="nicedate" text:fixed="true" text:date-value="2023-01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33764</text:span><text:date style:data-style-name="nicedate" text:fixed="true" text:date-value="2023-01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47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Vlak</meta:user-defined>
    <meta:user-defined meta:name="DC.title">Verlenging beslistermijn omgevingsvergunning, het bouwen van een bedrijfshal, Overvliet, nabij Strijviertel te De Meern,  HZ_WABO-22-40717</meta:user-defined>
    <meta:user-defined meta:name="DCTERMS.W3CDTF/DCTERMS.available">2023-01-25</meta:user-defined>
    <meta:user-defined meta:name="DCTERMS.W3CDTF/OVERHEIDop.jaargang">2023</meta:user-defined>
    <meta:user-defined meta:name="OVERHEIDop.publicationIssue">33764</meta:user-defined>
    <meta:user-defined meta:name="OVERHEIDop.GmbID/DC.identifier">gmb-2023-33764</meta:user-defined>
    <meta:user-defined meta:name="OVERHEIDop.versieInformatie"/>
  </office:meta>
</office:document-meta>
</file>