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naast Bernard van Beeklaan 70, 1241GA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juli 2023 een besluit genomen op de aanvraag met zaaknummer Z2023-00000144 voor het kappen van 14  dode bomen in Kortenhoef en Nederhorst den Berg (noodkap) op locatie naast Bernard van Beeklaan 70, 1241GA Kortenhoef. Het besluit betreft de volgende activiteiten:</text:p>
            <text:list text:style-name="id1-3-2-1-1-2">
              <text:list-item text:style-override="id1-3-2-1-1-2-1">
                <text:number>•</text:number>
                <text:p text:style-name="al">het kappen of vellen van houtopstand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bezwaar maken tegen het besluit. De termijn voor het indienen van een bezwaar start op 24 juli 2023 en bedraagt 6 weken. Wilt u het besluit met bijlagen ontvangen, dan kunt u een mail sturen aan info@wijdemeren.nl met vermelding van het zaaknummer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37137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137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137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Aangemaakt vanuit Rx.Mission</meta:user-defined>
    <meta:user-defined meta:name="DCTERMS.abstract">Betreft: Beschikking op aanvraag op locatie naast Bernard van Beeklaan 70, 1241GA Kortenhoef. Startdatum:10 juli 2023 datum besluit: 24 juli 2023</meta:user-defined>
    <dc:language>nl</dc:language>
    <meta:user-defined meta:name="OVERHEIDop.locatietype/OVERHEIDop.gebiedsmarkering">Punt</meta:user-defined>
    <meta:user-defined meta:name="DC.title">Kennisgeving besluit op Omgevingsvergunning, naast Bernard van Beeklaan 70, 1241GA Kortenhoef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7137</meta:user-defined>
    <meta:user-defined meta:name="OVERHEIDop.GmbID/DC.identifier">gmb-2023-337137</meta:user-defined>
    <meta:user-defined meta:name="OVERHEIDop.versieInformatie"/>
  </office:meta>
</office:document-meta>
</file>