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Johan Wagenaarkade 47 te Utrecht,  HZ_WABO-23-134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 Wagenaarkade 47 te Utrecht</text:p>
            <text:p text:style-name="common-al">HZ_WABO-23-13472</text:p>
            <text:p text:style-name="common-al">Toelichting: het bouwen van een dakkapel op het voordakvlak</text:p>
            <text:p text:style-name="common-al">Datum besluit: 26 juli 2023</text:p>
            <text:p text:style-name="common-al">Startdatum bezwaartermijn: 2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6989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989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989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Johan Wagenaarkade 47 te Utrecht,  HZ_WABO-23-13472</meta:user-defined>
    <meta:user-defined meta:name="DCTERMS.W3CDTF/DCTERMS.available">2023-07-31</meta:user-defined>
    <meta:user-defined meta:name="DCTERMS.W3CDTF/OVERHEIDop.jaargang">2023</meta:user-defined>
    <meta:user-defined meta:name="OVERHEIDop.externeBijlage">ALG Publiceerbaar-A|exb-2023-37542</meta:user-defined>
    <meta:user-defined meta:name="OVERHEIDop.externeBijlage">Besluit omgevingsvergunning publiceerbaar|exb-2023-37543</meta:user-defined>
    <meta:user-defined meta:name="OVERHEIDop.publicationIssue">336989</meta:user-defined>
    <meta:user-defined meta:name="OVERHEIDop.GmbID/DC.identifier">gmb-2023-336989</meta:user-defined>
    <meta:user-defined meta:name="OVERHEIDop.versieInformatie"/>
  </office:meta>
</office:document-meta>
</file>