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Generaal Cronjéstraat 154, 2023-03664, realiseren van funderingsherstel (aanbrengen nieuwe gewapende betonplaat op de palen) in woning, activiteit bouwen, verzonden 27 jul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text:span text:style-name="nadrukondlijn">511, 2003 PB in Haarlem, onder vermelding van “bezwaar” in de linkerbovenhoek. Het bezwaarschrift dient</text:span>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36645</text:span><text:line-break/><text:date style:data-style-name="dag" text:fixed="true" text:date-value="2023-07-31"/><text:line-break/><text:date style:data-style-name="jaar" text:fixed="true" text:date-value="2023-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6645</text:span><text:date style:data-style-name="nicedate" text:fixed="true" text:date-value="2023-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6645</text:span><text:date style:data-style-name="nicedate" text:fixed="true" text:date-value="2023-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9/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Generaal Cronjéstraat 154, 2023-03664, realiseren van funderingsherstel (aanbrengen nieuwe gewapende betonplaat op de palen) in woning, activiteit bouwen, verzonden 27 juli 2023</meta:user-defined>
    <meta:user-defined meta:name="DCTERMS.W3CDTF/DCTERMS.available">2023-07-31</meta:user-defined>
    <meta:user-defined meta:name="DCTERMS.W3CDTF/OVERHEIDop.jaargang">2023</meta:user-defined>
    <meta:user-defined meta:name="OVERHEIDop.publicationIssue">336645</meta:user-defined>
    <meta:user-defined meta:name="OVERHEIDop.GmbID/DC.identifier">gmb-2023-336645</meta:user-defined>
    <meta:user-defined meta:name="OVERHEIDop.versieInformatie"/>
  </office:meta>
</office:document-meta>
</file>