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FLAEIJELFEEST, WEILAND TEGENOVER BUITENWEG 5 EN 7 TE OUDEHORN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een aanvraag evenementenvergunning is binnengekomen. Het betreft het organiseren van Het Flaeijelfeest van 28 september 2023 tot en met 1 oktober 2023 op de locatie weiland tegenover Buitenweg 5 en 7 te Oudehorne.</text:p>
            <text:p text:style-name="tussenkopcur">Ter inzage</text:p>
            <text:p text:style-name="common-al">De aanvraag alsmede de daarbij behorende stukken liggen van 31-07-2022 tot en met 14 augustus 2023 gedurende twee weken ter inzage in het gemeentehuis.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tussenkopcur">Zienswijzen indienen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last-al">U kunt ook digitaal een zienswijze indienen. Dit kan door een email te sturen naar gemeente@heerenveen.nl, met als onderwerp ’Zienswijze [aanduiding aanvraag met eventueel kenmerk]’. Het is ook mogelijk om met gebruikmaking van uw DigiD langs digitale weg een zienswijze in te dienen. Dit kunt u doen via de gemeentelijke website www.heerenveen.nl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6334</text:span><text:line-break/><text:date style:data-style-name="dag" text:fixed="true" text:date-value="2023-07-31"/><text:line-break/><text:date style:data-style-name="jaar" text:fixed="true" text:date-value="2023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6334</text:span><text:date style:data-style-name="nicedate" text:fixed="true" text:date-value="2023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6334</text:span><text:date style:data-style-name="nicedate" text:fixed="true" text:date-value="2023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15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AANVRAAG EVENEMENTENVERGUNNING FLAEIJELFEEST, WEILAND TEGENOVER BUITENWEG 5 EN 7 TE OUDEHORNE.</meta:user-defined>
    <meta:user-defined meta:name="DCTERMS.W3CDTF/DCTERMS.available">2023-07-31</meta:user-defined>
    <meta:user-defined meta:name="DCTERMS.W3CDTF/OVERHEIDop.jaargang">2023</meta:user-defined>
    <meta:user-defined meta:name="OVERHEIDop.publicationIssue">336334</meta:user-defined>
    <meta:user-defined meta:name="OVERHEIDop.GmbID/DC.identifier">gmb-2023-336334</meta:user-defined>
    <meta:user-defined meta:name="OVERHEIDop.versieInformatie"/>
  </office:meta>
</office:document-meta>
</file>