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Ruijgoordweg 100, Amsterdam - het bouwen van een opslagloods en een milieuneutrale veran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opslagloods en een milieuneutrale verandering. Ontvangstdatum aanvraag: 30-06-2023 Aanvrager: TMA Fase III B.V. Zaaknummer: 12116143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30733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6092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6092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6092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1330733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Ruijgoordweg 100, Amsterdam - het bouwen van een opslagloods en een milieuneutrale verandering</meta:user-defined>
    <meta:user-defined meta:name="DCTERMS.W3CDTF/DCTERMS.available">2023-07-31</meta:user-defined>
    <meta:user-defined meta:name="DCTERMS.W3CDTF/OVERHEIDop.jaargang">2023</meta:user-defined>
    <meta:user-defined meta:name="OVERHEIDop.publicationIssue">336092</meta:user-defined>
    <meta:user-defined meta:name="OVERHEIDop.GmbID/DC.identifier">gmb-2023-336092</meta:user-defined>
    <meta:user-defined meta:name="OVERHEIDop.versieInformatie"/>
  </office:meta>
</office:document-meta>
</file>