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LEGGEN EN VERVANGEN VAN KABELS EN LEIDINGEN EN HET PLAATSEN VAN EEN TRAFO (LEGALISATIE) OM’E TOER NABIJ NUMMER 6 EN HEECHEIN 1 A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leggen en vervangen van kabels en leidingen en het plaatsen van een trafo (legalisatie) op het perceel Om'e toer nabij nummer 6 en Heechein 1 A te Akkrum (27 juli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35977</text:span><text:line-break/><text:date style:data-style-name="dag" text:fixed="true" text:date-value="2023-07-31"/><text:line-break/><text:date style:data-style-name="jaar" text:fixed="true" text:date-value="2023-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5977</text:span><text:date style:data-style-name="nicedate" text:fixed="true" text:date-value="2023-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5977</text:span><text:date style:data-style-name="nicedate" text:fixed="true" text:date-value="2023-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9/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LENING OMGEVINGSVERGUNNING, AANLEGGEN EN VERVANGEN VAN KABELS EN LEIDINGEN EN HET PLAATSEN VAN EEN TRAFO (LEGALISATIE) OM’E TOER NABIJ NUMMER 6 EN HEECHEIN 1 A AKKRUM</meta:user-defined>
    <meta:user-defined meta:name="DCTERMS.W3CDTF/DCTERMS.available">2023-07-31</meta:user-defined>
    <meta:user-defined meta:name="DCTERMS.W3CDTF/OVERHEIDop.jaargang">2023</meta:user-defined>
    <meta:user-defined meta:name="OVERHEIDop.publicationIssue">335977</meta:user-defined>
    <meta:user-defined meta:name="OVERHEIDop.GmbID/DC.identifier">gmb-2023-335977</meta:user-defined>
    <meta:user-defined meta:name="OVERHEIDop.versieInformatie"/>
  </office:meta>
</office:document-meta>
</file>