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zonnepanelen en het maken van interne doorbraken voor het wijzigen van de indeling, Grave van Solmsstraat 25 te Utrecht,  HZ_WABO-23-211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ave van Solmsstraat 25 te Utrecht</text:p>
            <text:p text:style-name="common-al">HZ_WABO-23-21102</text:p>
            <text:p text:style-name="common-al">Toelichting: het bouwen van een dakopbouw met zonnepanelen en het maken van interne doorbraken voor het wijzigen van de indeling</text:p>
            <text:p text:style-name="common-al">Datum besluit: 25 juli 2023</text:p>
            <text:p text:style-name="common-al">Startdatum bezwaartermijn: 2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5906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906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906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zonnepanelen en het maken van interne doorbraken voor het wijzigen van de indeling, Grave van Solmsstraat 25 te Utrecht,  HZ_WABO-23-21102</meta:user-defined>
    <meta:user-defined meta:name="DCTERMS.W3CDTF/DCTERMS.available">2023-07-31</meta:user-defined>
    <meta:user-defined meta:name="DCTERMS.W3CDTF/OVERHEIDop.jaargang">2023</meta:user-defined>
    <meta:user-defined meta:name="OVERHEIDop.externeBijlage">Publiceerbaar-A|exb-2023-37387</meta:user-defined>
    <meta:user-defined meta:name="OVERHEIDop.externeBijlage">Besluit omgevingsvergunning publiceerbaar|exb-2023-37388</meta:user-defined>
    <meta:user-defined meta:name="OVERHEIDop.publicationIssue">335906</meta:user-defined>
    <meta:user-defined meta:name="OVERHEIDop.GmbID/DC.identifier">gmb-2023-335906</meta:user-defined>
    <meta:user-defined meta:name="OVERHEIDop.versieInformatie"/>
  </office:meta>
</office:document-meta>
</file>