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Augsbuurt – Steenharst 1’ </text:p>
      <text:section text:name="zakelijke-mededeling_id1-3-2" text:style-name="zakelijke-mededeling">
        <text:section text:name="zakelijke-mededeling-tekst_id1-3-2-1" text:style-name="zakelijke-mededeling-tekst">
          <text:section text:name="tekst_id1-3-2-1-1" text:style-name="tekst">
            <text:p text:style-name="common-al">Op 20 juli 2023 heeft de gemeenteraad het bestemmingsplan ‘Augsbuurt – Steenharst 1’ gewijzigd vastgesteld (NL.IMRO.1970.BpALSteenharst-VA01). Het plan ligt vanaf 3 augustus 2023 tot en met 14 september 2023 voor beroep ter inzage. Bij de terinzagelegging van het ontwerpbestemmingsplan is een zienswijze ontvangen, hiervoor is een reactienota zienswijzen opgesteld.</text:p>
            <text:p text:style-name="common-al">
            <text:span text:style-name="nadrukvet">Wat regelt het bestemmingsplan?</text:span>
          </text:p>
            <text:p text:style-name="common-al">Het plan betreft de bouw en het gebruik mogelijk te maken van ten hoogste drie woningen en ten hoogste zes recreatieverblijven in het bestaande hoofdgebouw en bij deze verblijven horende recreatievoorzieningen in de vorm van een wellness. Hierbij mag het aantal woningen en recreatieverblijven gezamenlijk ten hoogste zeven bedragen. De locatie heeft op dit moment de bestemming ‘Agrarisch’. Dit wordt gewijzigd in de bestemming ‘Wonen’.</text:p>
            <text:p text:style-name="common-al">Het bestemmingsplan zal gewijzigd worden vastgesteld. Het perceel Steenharst 2 en 3 betreft een agrarisch bedrijf. In de huidige planologische regeling heeft het perceel een bouwvlak. Deze is ten onrechte niet meegenomen in het gepubliceerde ontwerpbestemmingsplan. In het vastgestelde bestemmingsplan is het bouwvlak op de juiste manier meegenomen conform het onderliggende bestemmingsplan.</text:p>
            <text:p text:style-name="common-al">
            <text:span text:style-name="nadrukvet">Wilt u het vastgestelde bestemmingsplan inzien?</text:span>
          </text:p>
            <text:p text:style-name="common-al">U kunt het bestemmingsplan bekijken op <text:a xlink:href="http://www.ruimtelijkeplannen.nl" xlink:type="simple">www.ruimtelijkeplannen.nl</text:a> (<text:a xlink:href="https://www.ruimtelijkeplannen.nl/?planidn=NL.IMRO.1970.BpALSteenharst-VA01" xlink:type="simple">https://www.ruimtelijkeplannen.nl/?planidn=NL.IMRO.1970.BpALSteenharst-VA01</text:a>).</text:p>
            <text:p text:style-name="common-al">Wilt u het bestemmingsplan bekijken in een gemeentehuis? Maak dan een afspraak via telefoonnummer (0519) 29 88 88.</text:p>
            <text:p text:style-name="common-al">
            <text:span text:style-name="nadrukvet">Wilt u reageren?</text:span>
          </text:p>
            <text:p text:style-name="common-al">Van 3 augustus 2023 tot en met 14 september 2023 kunt u een beroepschrift indienen bij de Afdeling bestuursrechtspraak van de Raad van State (postbus 20019, 2500EA Den Haag).</text:p>
            <text:p text:style-name="common-al">Niet iedereen mag beroep instellen. U mag alleen beroep instellen:</text:p>
            <text:list text:style-name="id1-3-2-1-1-11">
              <text:list-item text:style-override="id1-3-2-1-1-11-1">
                <text:number>1.</text:number>
                <text:p text:style-name="al">als u direct te maken krijgt met de gevolgen van dit besluit (een belanghebbende bent), of</text:p>
              </text:list-item>
              <text:list-item text:style-override="id1-3-2-1-1-11-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text:p>
            <text:p text:style-name="common-al">Voor meer informatie over de beroepsprocedure en voorlopige voorziening, kunt u kijken op: https://www.raadvanstate.nl/bestuursrechtspraak/. </text:p>
            <text:p text:style-name="common-al">
            <text:span text:style-name="nadrukvet">Heeft u vragen?</text:span>
          </text:p>
            <text:p text:style-name="last-al">Als u vragen heeft kunt u contact opnemen met het Cluster Omjouwing en Ekonomy, telefoon: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5881</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5881</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5881</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9/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ALSteenharst-VA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Augsbuurt – Steenharst 1’</meta:user-defined>
    <meta:user-defined meta:name="DCTERMS.W3CDTF/DCTERMS.available">2023-08-02</meta:user-defined>
    <meta:user-defined meta:name="DCTERMS.W3CDTF/OVERHEIDop.jaargang">2023</meta:user-defined>
    <meta:user-defined meta:name="OVERHEIDop.publicationIssue">335881</meta:user-defined>
    <meta:user-defined meta:name="OVERHEIDop.GmbID/DC.identifier">gmb-2023-335881</meta:user-defined>
    <meta:user-defined meta:name="OVERHEIDop.versieInformatie"/>
  </office:meta>
</office:document-meta>
</file>