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gevel van een woning, Annie M.G. Schmidtstraat 80 te Utrecht,  HZ_WABO-23-244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nnie M.G. Schmidtstraat 80 te Utrecht</text:p>
            <text:p text:style-name="common-al">HZ_WABO-23-24498</text:p>
            <text:p text:style-name="common-al">Toelichting: het bouwen van een uitbouw aan de achtergevel van een woning</text:p>
            <text:p text:style-name="common-al">Datum besluit: 27 juli 2023</text:p>
            <text:p text:style-name="common-al">Startdatum bezwaartermijn: 28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5855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855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855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gevel van een woning, Annie M.G. Schmidtstraat 80 te Utrecht,  HZ_WABO-23-24498</meta:user-defined>
    <meta:user-defined meta:name="DCTERMS.W3CDTF/DCTERMS.available">2023-07-31</meta:user-defined>
    <meta:user-defined meta:name="DCTERMS.W3CDTF/OVERHEIDop.jaargang">2023</meta:user-defined>
    <meta:user-defined meta:name="OVERHEIDop.externeBijlage">Besluit omgevingsvergunning publiceerbaar|exb-2023-37375</meta:user-defined>
    <meta:user-defined meta:name="OVERHEIDop.publicationIssue">335855</meta:user-defined>
    <meta:user-defined meta:name="OVERHEIDop.GmbID/DC.identifier">gmb-2023-335855</meta:user-defined>
    <meta:user-defined meta:name="OVERHEIDop.versieInformatie"/>
  </office:meta>
</office:document-meta>
</file>