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HET GERBRUIKEN VAN 22 (GEZINS)HOTELKAMERS VOOR EXTRA OPVANG OEKRAÏENSE VLUCHTELINGEN TOT 1 JULI 2024, SCHANS 65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gebruiken van 22 (gezins)hotelkamers voor extra opvang Oekraïense vluchtelingen tot 1 juli 2024 op het perceel Schans 65 te Heerenveen  (indieningsdatum 14-06-2023).</text:p>
            <text:p text:style-name="common-al"/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35670</text:span><text:line-break/><text:date style:data-style-name="dag" text:fixed="true" text:date-value="2023-07-31"/><text:line-break/><text:date style:data-style-name="jaar" text:fixed="true" text:date-value="2023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5670</text:span><text:date style:data-style-name="nicedate" text:fixed="true" text:date-value="2023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5670</text:span><text:date style:data-style-name="nicedate" text:fixed="true" text:date-value="2023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0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NGING BESLISTERMIJN AANVRAAG OMGEVINGSVERGUNNING, HET GERBRUIKEN VAN 22 (GEZINS)HOTELKAMERS VOOR EXTRA OPVANG OEKRAÏENSE VLUCHTELINGEN TOT 1 JULI 2024, SCHANS 65 HEERENVEEN</meta:user-defined>
    <meta:user-defined meta:name="DCTERMS.W3CDTF/DCTERMS.available">2023-07-31</meta:user-defined>
    <meta:user-defined meta:name="DCTERMS.W3CDTF/OVERHEIDop.jaargang">2023</meta:user-defined>
    <meta:user-defined meta:name="OVERHEIDop.publicationIssue">335670</meta:user-defined>
    <meta:user-defined meta:name="OVERHEIDop.GmbID/DC.identifier">gmb-2023-335670</meta:user-defined>
    <meta:user-defined meta:name="OVERHEIDop.versieInformatie"/>
  </office:meta>
</office:document-meta>
</file>