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kapellen aan de voor- en achterkant van een woning, Amazonedreef 18 te Utrecht,  HZ_WABO-22-427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azonedreef 18 te Utrecht</text:p>
            <text:p text:style-name="common-al">HZ_WABO-22-42767</text:p>
            <text:p text:style-name="common-al">Toelichting: het bouwen van een dakopbouw met dakkapellen aan de voor- en achterkant van een woning</text:p>
            <text:p text:style-name="common-al">Datum besluit: 23 januari 2023</text:p>
            <text:p text:style-name="common-al">Startdatum bezwaartermijn: 24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556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56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56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dakkapellen aan de voor- en achterkant van een woning, Amazonedreef 18 te Utrecht,  HZ_WABO-22-42767</meta:user-defined>
    <meta:user-defined meta:name="DCTERMS.W3CDTF/DCTERMS.available">2023-01-25</meta:user-defined>
    <meta:user-defined meta:name="DCTERMS.W3CDTF/OVERHEIDop.jaargang">2023</meta:user-defined>
    <meta:user-defined meta:name="OVERHEIDop.externeBijlage">Publiceerbaar-A|exb-2023-3519</meta:user-defined>
    <meta:user-defined meta:name="OVERHEIDop.externeBijlage">Besluit omgevingsvergunning publiceerbaar|exb-2023-3520</meta:user-defined>
    <meta:user-defined meta:name="OVERHEIDop.publicationIssue">33556</meta:user-defined>
    <meta:user-defined meta:name="OVERHEIDop.GmbID/DC.identifier">gmb-2023-33556</meta:user-defined>
    <meta:user-defined meta:name="OVERHEIDop.versieInformatie"/>
  </office:meta>
</office:document-meta>
</file>