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UWEN VAN TWEE WONINGEN EN TWEE BIJGEBOUWEN, PRINSES MARIJKELAAN TEGENOVER NUMMER 1, ORANJEWOUD</text:p>
            <text:p text:style-name="common-al"/>
            <text:p text:style-name="common-al">het bouwen van twee woningen en twee bijgebouwen op de locatie Prinses Marijkelaan tegenover nummer 1 te Oranjewoud (12-06-2023 tm 24-07-2023).</text:p>
            <text:p text:style-name="common-al"/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5265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265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265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EN ZIENSWIJZEN ONTWERPOMGEVINGSVERGUNNING,</meta:user-defined>
    <meta:user-defined meta:name="DCTERMS.W3CDTF/DCTERMS.available">2023-07-28</meta:user-defined>
    <meta:user-defined meta:name="DCTERMS.W3CDTF/OVERHEIDop.jaargang">2023</meta:user-defined>
    <meta:user-defined meta:name="OVERHEIDop.publicationIssue">335265</meta:user-defined>
    <meta:user-defined meta:name="OVERHEIDop.GmbID/DC.identifier">gmb-2023-335265</meta:user-defined>
    <meta:user-defined meta:name="OVERHEIDop.versieInformatie"/>
  </office:meta>
</office:document-meta>
</file>