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SALLANDLAAN NAAST NUMMERS 23 TOT EN MET 31 (ONEVEN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Sallandlaan naast nummers 23 tot en met 31 (oneven) te Heerenveen  (19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117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117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117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TIJDELIJK GEBRUIK OPENBARE RUIMTE, SALLANDLAAN NAAST NUMMERS 23 TOT EN MET 31 (ONEVEN) HEERENVEEN</meta:user-defined>
    <meta:user-defined meta:name="DCTERMS.W3CDTF/DCTERMS.available">2023-07-28</meta:user-defined>
    <meta:user-defined meta:name="DCTERMS.W3CDTF/OVERHEIDop.jaargang">2023</meta:user-defined>
    <meta:user-defined meta:name="OVERHEIDop.publicationIssue">335117</meta:user-defined>
    <meta:user-defined meta:name="OVERHEIDop.GmbID/DC.identifier">gmb-2023-335117</meta:user-defined>
    <meta:user-defined meta:name="OVERHEIDop.versieInformatie"/>
  </office:meta>
</office:document-meta>
</file>