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39 woningen tijdelijk plaatsen bouwketen (1 jaar) Het Buyten fase 1, Het Buyten, bouwnummers 1 t/m 19, 26 t/m 29, 35 t/m 43 en 50 t/m 56 Zwolle [0193ESUITE151042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510422023</text:p>
            <text:p text:style-name="common-al">
            <text:span text:style-name="nadrukvet">Ingekomen:</text:span> 22-07-2023</text:p>
            <text:p text:style-name="common-al">
            <text:span text:style-name="nadrukvet">Locatie:</text:span> Zwolle AB 595, Het Buyten, bouwnummers 1 t/m 19, 26 t/m 29, 35 t/m 43 en 50 t/m 56 Zwolle</text:p>
            <text:p text:style-name="common-al">
            <text:span text:style-name="nadrukvet">Projectomschrijving:</text:span> het bouwen van 39 grondgebonden woningen, bnr: 01 t/m 19, 26 t/m 29, 35 t/m 43, 50 t/m 56 en tijdelijk plaatsen bouwketen (1 jaar) Het Buyten fase 1</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33842</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842</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842</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10422023</meta:user-defined>
    <meta:user-defined meta:name="DCTERMS.abstract">het bouwen van 39 grondgebonden woningen, bnr: 01 t/m 19, 26 t/m 29, 35 t/m 43, 50 t/m 56 en tijdelijk plaatsen bouwketen (1 jaar) Het Buyten fase 1</meta:user-defined>
    <dc:language>nl</dc:language>
    <meta:user-defined meta:name="OVERHEIDop.locatietype/OVERHEIDop.gebiedsmarkering">Punt</meta:user-defined>
    <meta:user-defined meta:name="DC.title">Aanvraag omgevingsvergunning bouwen 39 woningen tijdelijk plaatsen bouwketen (1 jaar) Het Buyten fase 1, Het Buyten, bouwnummers 1 t/m 19, 26 t/m 29, 35 t/m 43 en 50 t/m 56 Zwolle [0193ESUITE1510422023]</meta:user-defined>
    <meta:user-defined meta:name="DCTERMS.W3CDTF/DCTERMS.available">2023-07-28</meta:user-defined>
    <meta:user-defined meta:name="DCTERMS.W3CDTF/OVERHEIDop.jaargang">2023</meta:user-defined>
    <meta:user-defined meta:name="OVERHEIDop.publicationIssue">333842</meta:user-defined>
    <meta:user-defined meta:name="OVERHEIDop.GmbID/DC.identifier">gmb-2023-333842</meta:user-defined>
    <meta:user-defined meta:name="OVERHEIDop.versieInformatie"/>
  </office:meta>
</office:document-meta>
</file>