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bouwen van een villa en het  bouwen van een opbouw, Ovidiuslaan 3 te Utrecht, HZ_WABO-23-256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vidiuslaan 3 te Utrecht</text:span>
          </text:p>
            <text:p text:style-name="common-al">HZ_WABO-23-25685</text:p>
            <text:p text:style-name="common-al">Toelichting: het verbouwen van een villa en het  bouwen van een opbouw</text:p>
            <text:p text:style-name="common-al">Datum ontvangst aanvraag: 24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33639</text:span><text:line-break/><text:date style:data-style-name="dag" text:fixed="true" text:date-value="2023-07-28"/><text:line-break/><text:date style:data-style-name="jaar" text:fixed="true" text:date-value="2023-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3639</text:span><text:date style:data-style-name="nicedate" text:fixed="true" text:date-value="2023-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3639</text:span><text:date style:data-style-name="nicedate" text:fixed="true" text:date-value="2023-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verbouwen van een villa en het  bouwen van een opbouw, Ovidiuslaan 3 te Utrecht, HZ_WABO-23-25685</meta:user-defined>
    <meta:user-defined meta:name="DCTERMS.W3CDTF/DCTERMS.available">2023-07-28</meta:user-defined>
    <meta:user-defined meta:name="DCTERMS.W3CDTF/OVERHEIDop.jaargang">2023</meta:user-defined>
    <meta:user-defined meta:name="OVERHEIDop.externeBijlage">Publiceerbaar-A|exb-2023-37141</meta:user-defined>
    <meta:user-defined meta:name="OVERHEIDop.publicationIssue">333639</meta:user-defined>
    <meta:user-defined meta:name="OVERHEIDop.GmbID/DC.identifier">gmb-2023-333639</meta:user-defined>
    <meta:user-defined meta:name="OVERHEIDop.versieInformatie"/>
  </office:meta>
</office:document-meta>
</file>