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RAVEN VAN SLEUVEN TEN BEHOEVE VAN DE AANLEG VAN KABELS, WOUDSTERWEG NABIJ NUMMER 2 HEERENVEEN, VERSCHEIDENE STRATEN SKOATTERWALD, ORANJEWOUD, BRONGERGEA, MILDAM, OUDESCHOOT EN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graven van sleuven ten behoeve van de aanleg van kabels op het perceel Woudsterweg nabij nummer 2 te Heerenveen, verscheidene straten rondom Skoatterwald, Oranjewoud, Brongergea, Mildam, Oudeschoot en Heerenveen (17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2877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87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877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GRAVEN VAN SLEUVEN TEN BEHOEVE VAN DE AANLEG VAN KABELS, WOUDSTERWEG NABIJ NUMMER 2 HEERENVEEN, VERSCHEIDENE STRATEN SKOATTERWALD, ORANJEWOUD, BRONGERGEA, MILDAM, OUDESCHOOT EN HEERENVEEN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2877</meta:user-defined>
    <meta:user-defined meta:name="OVERHEIDop.GmbID/DC.identifier">gmb-2023-332877</meta:user-defined>
    <meta:user-defined meta:name="OVERHEIDop.versieInformatie"/>
  </office:meta>
</office:document-meta>
</file>