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5-6">
      <text:list-level-style-bullet style:num-suffix="" text:bullet-char="​" text:level="1">
        <style:list-level-properties text:min-label-width="10mm"/>
      </text:list-level-style-bullet>
    </text:list-style>
  </office:automatic-styles>
  <office:body>
    <office:text>
      <text:p text:style-name="new_page_staatscourant"/>
      <text:p text:style-name="single-kop-titel">Voorgenomen levering van onroerende zaken door de gemeente Smallingerland aan Stichting Accolade voor de bouw van sociale huurwoningenin</text:p>
      <text:section text:name="regeling_id1-3-2" text:style-name="regeling">
        <text:section text:name="aanhef_id1-3-2-1" text:style-name="aanhef">
          <text:section text:name="preambule_id1-3-2-1-1" text:style-name="preambule">
            <text:p text:style-name="al"/>
            <text:p text:style-name="al">De gemeente Smallingerland heeft overeenstemming bereikt met de Stichting Accolade over de verkoop en levering van twee percelen bouwgrond gelegen aan De Tuinen te Drachten. Het betreft twee gedeeltes van het perceel kadastraal bekend gemeente Drachten, sectie A, nummer 15706 en 15707, ter grootte van circa 588 m² en 1399 m², bestemd voor de realisatie van sociale huurwoningen binnen het bestemmingsplan Stationsweg-De Tuinen. </text:p>
            <text:p text:style-name="al"/>
            <text:p text:style-name="al">De gemeente Smallingerland is van mening dat Stichting Accolade de enige serieuze gegadigde is om de voormelde bij de gemeente in eigendom zijnde onroerende zaken te kopen, aangezien:</text:p>
            <text:list text:style-name="id1-3-2-1-1-5">
              <text:list-item text:style-override="id1-3-2-1-1-5-1">
                <text:number>1.</text:number>
                <text:p text:style-name="al">de gemeente met de woningcorporaties in de 'Meerjarige afspraken 2020 – 2025 over de sociale huursector in de gemeente Smallingerland' afspraken heeft gemaakt om voldoende woongelegenheid te bevorderen voor diverse doelgroepen in de sociale huursector;</text:p>
              </text:list-item>
              <text:list-item text:style-override="id1-3-2-1-1-5-2">
                <text:number>2.</text:number>
                <text:p text:style-name="al">de gemeente prestatie afspraken heeft met de woning corporaties, waaronder Accolade over de bouw van 300 woningen in de gemeente;</text:p>
              </text:list-item>
              <text:list-item text:style-override="id1-3-2-1-1-5-3">
                <text:number>3.</text:number>
                <text:p text:style-name="al">partijen hiertoe passende afspraken hebben gemaakt in het Convenant Nieuwbouw Sociale huur gemeente Smallingerland </text:p>
              </text:list-item>
              <text:list-item text:style-override="id1-3-2-1-1-5-4">
                <text:number>4.</text:number>
                <text:p text:style-name="al">de gemeente deze specifieke locatie hiertoe heeft aangewezen in de Ontwikkelstrategie d.d. 9 maart 2021;</text:p>
              </text:list-item>
              <text:list-item text:style-override="id1-3-2-1-1-5-5">
                <text:number>5.</text:number>
                <text:p text:style-name="al">de gemeente de grondprijs heeft toegepast die uitsluitend geld voor toegelaten instellingen als bedoeld in artikel 19 van de Woningwet en elke samen hangt met de instandhoudingsverplichting van de woningen.</text:p>
              </text:list-item>
              <text:list-item text:style-override="id1-3-2-1-1-5-6">
                <text:number/>
                <text:p text:style-name="al"/>
              </text:list-item>
            </text:list>
          </text:section>
        </text:section>
        <text:section text:name="regeling-tekst_id1-3-2-2" text:style-name="regeling-tekst">
          <text:section text:name="artikel_id1-3-2-2-1" text:style-name="artikel">
            <text:p text:style-name="artikel_kop_titel"><text:span text:style-name="artikel_kop_label"/> </text:p>
            <text:p text:style-name="al"/>
            <text:p text:style-name="al">Mocht een belanghebbende bezwaren hebben tegen de verkoop van de gemeentelijke gronden aan Stichting Accolade, dan dient hij die bezwaren binnen 20 kalenderdagen na publicatie van dit bericht, derhalve uiterlijk op 22 augustus 2023 kenbaar te maken door middel van een gemotiveerd bericht aan gemeente@smallingerland.nl onder vermelding van ‘Voorgenomen verkoop De Tuinen te Drachten’. </text:p>
            <text:p text:style-name="al">Bij gebreke van het tijdig en gemotiveerd bericht vervalt het recht tegen al het voornoemde in rechte op te komen en/of daarop enige vordering tot schadevergoeding of welke andere aanspraak dan ook te baseren, althans heeft u uw rechten daarop verwerkt. De gemeente Smallingerland en de Stichting Accolade zouden immers onredelijk worden benadeeld indien pas na deze (duidelijk kenbaar gemaakte) termijn alsnog tegen het voornemen respectievelijk het aangaan van de overeenkomst(en) zou worden opgekomen.</text:p>
            <text:p text:style-name="al">Voor nadere inlichtingen kunt u zich wenden tot Christiaan Dirksen</text:p>
            <text:p text:style-name="al">Gepubliceerd op 2 augustus 2023</text:p>
            <text:p text:style-name="al">Met deze publicatie geeft de gemeente uitvoering aan het arrest van de Hoge Raad d.d. 26 november 2021 (ECLI:NL:HR:2021:1778).</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32547</text:span><text:line-break/><text:date style:data-style-name="dag" text:fixed="true" text:date-value="2023-08-02"/><text:line-break/><text:date style:data-style-name="jaar" text:fixed="true" text:date-value="2023-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2547</text:span><text:date style:data-style-name="nicedate" text:fixed="true" text:date-value="2023-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2547</text:span><text:date style:data-style-name="nicedate" text:fixed="true" text:date-value="2023-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9/xml/MC-DRP-OverigeInformatie-Web-CB.xml</meta:user-defined>
    <meta:user-defined meta:name="OVERHEID.Gemeente/DC.creator">Smallingerland</meta:user-defined>
    <meta:user-defined meta:name="OVERHEID.Informatietype/DC.type">officiële publicatie</meta:user-defined>
    <meta:user-defined meta:name="OVERHEIDop.Rubriek/DC.type">overige overheidsinformatie</meta:user-defined>
    <meta:user-defined meta:name="OVERHEID.Gemeente/OVERHEID.authority">Smallingerland</meta:user-defined>
    <meta:user-defined meta:name="OVERHEID.Gemeente/DCTERMS.publisher">Smallingerland</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Voorgenomen levering van onroerende zaken door de gemeente Smallingerland aan Stichting Accolade voor de bouw van sociale huurwoningenin</meta:user-defined>
    <meta:user-defined meta:name="DCTERMS.W3CDTF/DCTERMS.available">2023-08-02</meta:user-defined>
    <meta:user-defined meta:name="DCTERMS.W3CDTF/OVERHEIDop.jaargang">2023</meta:user-defined>
    <meta:user-defined meta:name="OVERHEIDop.publicationIssue">332547</meta:user-defined>
    <meta:user-defined meta:name="OVERHEIDop.GmbID/DC.identifier">gmb-2023-332547</meta:user-defined>
    <meta:user-defined meta:name="OVERHEIDop.versieInformatie"/>
  </office:meta>
</office:document-meta>
</file>