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</text:span>
          </text:p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allum</text:p>
            <text:p text:style-name="common-al">Offingaweg 30, het uitbreiden van de woning (aanvraag is ontvangen op 19 juli 2023)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2402</text:span><text:line-break/><text:date style:data-style-name="dag" text:fixed="true" text:date-value="2023-08-02"/><text:line-break/><text:date style:data-style-name="jaar" text:fixed="true" text:date-value="2023-08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402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2402</text:span><text:date style:data-style-name="nicedate" text:fixed="true" text:date-value="2023-08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2061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3-08-02</meta:user-defined>
    <meta:user-defined meta:name="DCTERMS.W3CDTF/OVERHEIDop.jaargang">2023</meta:user-defined>
    <meta:user-defined meta:name="OVERHEIDop.publicationIssue">332402</meta:user-defined>
    <meta:user-defined meta:name="OVERHEIDop.GmbID/DC.identifier">gmb-2023-332402</meta:user-defined>
    <meta:user-defined meta:name="OVERHEIDop.versieInformatie"/>
  </office:meta>
</office:document-meta>
</file>