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Kadastrale gemeente Bellingwolde, sectie L en nummer 1533, de locatie tegenover de woning aan de Kanaaldijk W.Z. 7, Bellingwolde, plaatsen informatiebord bij vissteiger, 24 jul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32377</text:span><text:line-break/><text:date style:data-style-name="dag" text:fixed="true" text:date-value="2023-07-28"/><text:line-break/><text:date style:data-style-name="jaar" text:fixed="true" text:date-value="2023-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377</text:span><text:date style:data-style-name="nicedate" text:fixed="true" text:date-value="2023-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377</text:span><text:date style:data-style-name="nicedate" text:fixed="true" text:date-value="2023-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0/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Kadastrale gemeente Bellingwolde, sectie L en nummer 1533, de locatie tegenover de woning aan de Kanaaldijk W.Z. 7, Bellingwolde, plaatsen informatiebord bij vissteiger, 24 jul 2023</meta:user-defined>
    <meta:user-defined meta:name="DCTERMS.W3CDTF/DCTERMS.available">2023-07-28</meta:user-defined>
    <meta:user-defined meta:name="DCTERMS.W3CDTF/OVERHEIDop.jaargang">2023</meta:user-defined>
    <meta:user-defined meta:name="OVERHEIDop.publicationIssue">332377</meta:user-defined>
    <meta:user-defined meta:name="OVERHEIDop.GmbID/DC.identifier">gmb-2023-332377</meta:user-defined>
    <meta:user-defined meta:name="OVERHEIDop.versieInformatie"/>
  </office:meta>
</office:document-meta>
</file>