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ijgebouw en het kappen en herplanten van drie bomen, Johanniterweg 4 te Utrecht,  HZ_WABO-23-124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ohanniterweg 4 te Utrecht</text:p>
            <text:p text:style-name="common-al">HZ_WABO-23-12441</text:p>
            <text:p text:style-name="common-al">Toelichting: het bouwen van een bijgebouw en het kappen en herplanten van drie bomen</text:p>
            <text:p text:style-name="common-al">Datum besluit: 24 juli 2023</text:p>
            <text:p text:style-name="common-al">Startdatum bezwaartermijn: 25 juli 2023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2302</text:span><text:line-break/><text:date style:data-style-name="dag" text:fixed="true" text:date-value="2023-07-27"/><text:line-break/><text:date style:data-style-name="jaar" text:fixed="true" text:date-value="2023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302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302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bijgebouw en het kappen en herplanten van drie bomen, Johanniterweg 4 te Utrecht,  HZ_WABO-23-12441</meta:user-defined>
    <meta:user-defined meta:name="DCTERMS.W3CDTF/DCTERMS.available">2023-07-27</meta:user-defined>
    <meta:user-defined meta:name="DCTERMS.W3CDTF/OVERHEIDop.jaargang">2023</meta:user-defined>
    <meta:user-defined meta:name="OVERHEIDop.externeBijlage">Publiceerbaar-A|exb-2023-37004</meta:user-defined>
    <meta:user-defined meta:name="OVERHEIDop.externeBijlage">Besluit weigering omgevingsvergunning publiceer...|exb-2023-37005</meta:user-defined>
    <meta:user-defined meta:name="OVERHEIDop.publicationIssue">332302</meta:user-defined>
    <meta:user-defined meta:name="OVERHEIDop.GmbID/DC.identifier">gmb-2023-332302</meta:user-defined>
    <meta:user-defined meta:name="OVERHEIDop.versieInformatie"/>
  </office:meta>
</office:document-meta>
</file>