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DENNENLAAN 1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Dennenlaan 13 Vught, plaatsen van een woninglift, Z23-26593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32255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255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255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DENNENLAAN 13 VUGHT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2255</meta:user-defined>
    <meta:user-defined meta:name="OVERHEIDop.GmbID/DC.identifier">gmb-2023-332255</meta:user-defined>
    <meta:user-defined meta:name="OVERHEIDop.versieInformatie"/>
  </office:meta>
</office:document-meta>
</file>