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tijdelijk, tot 1 januari 2025,  gebruiken van de 2e, 5e en 6e verdieping voor opvang vluchtelingen en het tijdelijk bouwen van units als keuken en eetzaal op het dak., Archimedeslaan 6 A te Utrecht,  HZ_WABO-23-195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rchimedeslaan 6 A te Utrecht</text:p>
            <text:p text:style-name="common-al">HZ_WABO-23-19514</text:p>
            <text:p text:style-name="common-al">Toelichting: het tijdelijk, tot 1 januari 2025,  gebruiken van de 2e, 5e en 6e verdieping voor opvang vluchtelingen en het tijdelijk bouwen van units als keuken en eetzaal op het dak.</text:p>
            <text:p text:style-name="common-al">Datum besluit: 21 juli 2023</text:p>
            <text:p text:style-name="common-al">Startdatum bezwaartermijn: 25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2192</text:span><text:line-break/><text:date style:data-style-name="dag" text:fixed="true" text:date-value="2023-07-27"/><text:line-break/><text:date style:data-style-name="jaar" text:fixed="true" text:date-value="2023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192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192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tijdelijk, tot 1 januari 2025,  gebruiken van de 2e, 5e en 6e verdieping voor opvang vluchtelingen en het tijdelijk bouwen van units als keuken en eetzaal op het dak., Archimedeslaan 6 A te Utrecht,  HZ_WABO-23-19514</meta:user-defined>
    <meta:user-defined meta:name="DCTERMS.W3CDTF/DCTERMS.available">2023-07-27</meta:user-defined>
    <meta:user-defined meta:name="DCTERMS.W3CDTF/OVERHEIDop.jaargang">2023</meta:user-defined>
    <meta:user-defined meta:name="OVERHEIDop.externeBijlage">Publiceerbaar-A|exb-2023-36990</meta:user-defined>
    <meta:user-defined meta:name="OVERHEIDop.externeBijlage">Besluit omgevingsvergunning publiceerbaar|exb-2023-36991</meta:user-defined>
    <meta:user-defined meta:name="OVERHEIDop.publicationIssue">332192</meta:user-defined>
    <meta:user-defined meta:name="OVERHEIDop.GmbID/DC.identifier">gmb-2023-332192</meta:user-defined>
    <meta:user-defined meta:name="OVERHEIDop.versieInformatie"/>
  </office:meta>
</office:document-meta>
</file>