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Vergezicht 15, 1567 MR Assendelft - het bouwen van 2 dakkapellen aan de linkerzij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1935 - het bouwen van 2 dakkapellen aan de linkerzijgevel van de woning op de locatie Vergezicht 15, 1567 MR Assendelft</text:p>
            <text:p text:style-name="common-al">Besluit verzonden: 25-07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7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31521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21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21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1935</meta:user-defined>
    <dc:language>nl</dc:language>
    <meta:user-defined meta:name="OVERHEIDop.locatietype/OVERHEIDop.gebiedsmarkering">Punt</meta:user-defined>
    <meta:user-defined meta:name="DC.title">Verleende omgevingsvergunning - Vergezicht 15, 1567 MR Assendelft - het bouwen van 2 dakkapellen aan de linkerzijgevel van de woning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1521</meta:user-defined>
    <meta:user-defined meta:name="OVERHEIDop.GmbID/DC.identifier">gmb-2023-331521</meta:user-defined>
    <meta:user-defined meta:name="OVERHEIDop.versieInformatie"/>
  </office:meta>
</office:document-meta>
</file>