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logiesgebouw, Walenhoekseweg 4, Ochten (17-07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 logiesgebouw, Walenhoekseweg 4, Ochten (17-07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3140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40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40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gevraagde omgevingsvergunning bouw logiesgebouw, Walenhoekseweg 4, Ochten (17-07-2023)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407</meta:user-defined>
    <meta:user-defined meta:name="OVERHEIDop.GmbID/DC.identifier">gmb-2023-331407</meta:user-defined>
    <meta:user-defined meta:name="OVERHEIDop.versieInformatie"/>
  </office:meta>
</office:document-meta>
</file>