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reguliere procedure) voor het vervangen van de beschoeiing op de locatie nabij Willeskop 142a, kadastraal bekend als sectie C nummer 703 en 704 tot en met 621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19 januari 2023 een omgevingsvergunning:</text:p>
            <text:p text:style-name="common-al">- Bouwen</text:p>
            <text:p text:style-name="common-al">-Werk of werkzaamheden uitvoeren</text:p>
            <text:p text:style-name="common-al">verleend voor de locatie nabij Willeskop 142a, kadastraal bekend als sectie C nummer 703 en 704 tot en met 621 Montfoort met OLO nummer 7323469 en zaaknummer 73756. De omgevingsvergunning is op 19 januari 2023 verzonden aan de aanvrager.</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de vergunning?</text:span>
          </text:p>
            <text:p text:style-name="common-al">Dan kunt u binnen zes weken na de verzenddatum van het besluit schriftelijk laten weten dat u het niet eens bent met de vergunning. Dit heet bezwaar maken. U kunt bezwaar maken als de vergunning tegen uw belangen ingaa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73756.</text:p>
            <text:p text:style-name="common-al">Voor informatie over het bekijken van de documenten of andere vragen kunt u mailen bellen naar gemeente Montfoort via telefoonnummer 0348-476400 of mailen naar <text:a xlink:href="mailto:Bouw@montfoort.nl" xlink:type="simple">Bouw@montfoort.nl</text:a> met vermelding van het referentienummer zaaksysteem: 73756. </text:p>
            <text:p text:style-name="common-al">
            <text:span text:style-name="nadrukvet">Voorlopige voorziening</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3083</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083</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083</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erleende vergunning (reguliere procedure) voor het vervangen van de beschoeiing op de locatie nabij Willeskop 142a, kadastraal bekend als sectie C nummer 703 en 704 tot en met 621 Montfoort</meta:user-defined>
    <meta:user-defined meta:name="DCTERMS.W3CDTF/DCTERMS.available">2023-01-25</meta:user-defined>
    <meta:user-defined meta:name="DCTERMS.W3CDTF/OVERHEIDop.jaargang">2023</meta:user-defined>
    <meta:user-defined meta:name="OVERHEIDop.publicationIssue">33083</meta:user-defined>
    <meta:user-defined meta:name="OVERHEIDop.GmbID/DC.identifier">gmb-2023-33083</meta:user-defined>
    <meta:user-defined meta:name="OVERHEIDop.versieInformatie"/>
  </office:meta>
</office:document-meta>
</file>