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Kennisgeving inspraak ontwerp-Afvalstoffenverordening Almere 202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lmere heeft de ontwerp-Afvalstoffenverordening gemeente Almere 2024 op 18 juli 2023 vrijgegeven voor inspraak. </text:p>
            <text:p text:style-name="common-al">De bestaande Afvalstoffenverordening uit 2017 is vanwege wettelijke en lokale ontwikkelingen aangepast. De ontwerp-Afvalstoffenverordening Almere 2024 is gebaseerd op het model van de VNG. Er zijn beoogde veranderingen meegenomen zoals de invoering van pmd+ en verhoogde handhaving op het scheiden van afval, de ja/ja-sticker en het stoppen van de aan huis inzameling van klein chemisch afval. </text:p>
            <text:p text:style-name="common-al">
            <text:span text:style-name="nadrukvet">Ontwerp-Afvalstoffenverordening bekijken</text:span>
          </text:p>
            <text:p text:style-name="common-al">De ontwerp-Afvalstoffenverordening Almere 2024 ligt ter inzage. U kunt de  ontwerp-Afvalstoffenverordening Almere 2024 digitaal bekijken via het digitale publicatieblad op officielebekendmakingen.nl. De documenten hangen als ‘Bekijk documenten’ aan deze publicatie (zie linker kolom). Lukt het niet om het document digitaal in te zien? Bel dan naar telefoonnummer 14 036. U wordt teruggebeld voor het maken van een afspraak om het document op locatie te komen bekijken. </text:p>
            <text:p text:style-name="common-al">
            <text:span text:style-name="nadrukvet">Zienswijze indienen</text:span>
          </text:p>
            <text:p text:style-name="common-al">Van 28 juli 2023 tot en met 8 september 2023 kunt u een zienswijze (uw mening) indienen op de ontwerp-Afvalstoffenverordening. Dit kan schriftelijk of mondeling: </text:p>
            <text:list text:style-name="id1-3-2-1-1-7">
              <text:list-item text:style-override="id1-3-2-1-1-7-1">
                <text:number>•</text:number>
                <text:p text:style-name="al">Stuur een brief naar Stadsreiniging, t.a.v. Johan Luiks, De Steiger 221, 1351 AX Almere. Of mail naar <text:a xlink:href="mailto:info@almere.nl" xlink:type="simple"><text:span text:style-name="nadrukondlijn">info@almere.nl</text:span></text:a>. Zet in de brief of mail altijd uw naam, adres, woonplaats en het kenmerk van deze brief. </text:p>
              </text:list-item>
              <text:list-item text:style-override="id1-3-2-1-1-7-2">
                <text:number>•</text:number>
                <text:p text:style-name="al">Liever mondeling een zienswijze indienen? Bel 14 036 en geef aan dat u hierover teruggebeld wil worden door Johan Luiks. </text:p>
              </text:list-item>
            </text:list>
            <text:p text:style-name="common-al">
            <text:span text:style-name="nadrukvet">Vervolg </text:span>
          </text:p>
            <text:p text:style-name="last-al">We voegen alle reacties samen in een Nota van Beantwoording. Als dat nodig is en kan, passen we de ontwerp-Afvalstoffenverordening 2024 aan. De Nota van Beantwoording leggen we samen met de definitieve verordening ter vaststelling voor aan de gemeenteraad. We verwachten dat de gemeenteraad de Afvalstoffenverordening 2024 aan het einde van 2023 vaststel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30802</text:span><text:line-break/><text:date style:data-style-name="dag" text:fixed="true" text:date-value="2023-07-27"/><text:line-break/><text:date style:data-style-name="jaar" text:fixed="true" text:date-value="2023-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0802</text:span><text:date style:data-style-name="nicedate" text:fixed="true" text:date-value="2023-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0802</text:span><text:date style:data-style-name="nicedate" text:fixed="true" text:date-value="2023-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7/xml/MC-DRP-Participatie-Web-ZM.xml</meta:user-defined>
    <meta:user-defined meta:name="OVERHEID.Gemeente/DC.creator">Almere</meta:user-defined>
    <meta:user-defined meta:name="OVERHEID.Informatietype/DC.type">officiële publicatie</meta:user-defined>
    <meta:user-defined meta:name="OVERHEIDop.Rubriek/DC.type">participatie</meta:user-defined>
    <meta:user-defined meta:name="OVERHEID.Gemeente/OVERHEID.authority">Almere</meta:user-defined>
    <meta:user-defined meta:name="OVERHEID.Gemeente/DCTERMS.publisher">Almere</meta:user-defined>
    <meta:user-defined meta:name="OVERHEID.TaxonomieBeleidsagendaDecentraal/OVERHEID.category">Natuur en milieu | Organisatie en beleid</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Kennisgeving inspraak ontwerp-Afvalstoffenverordening Almere 2024</meta:user-defined>
    <meta:user-defined meta:name="OVERHEIDop.datumEindeReactietermijn">2023-09-08</meta:user-defined>
    <meta:user-defined meta:name="OVERHEIDop.TilID/OVERHEIDop.terinzageleggingOP">til-2023-10725</meta:user-defined>
    <meta:user-defined meta:name="DCTERMS.W3CDTF/DCTERMS.available">2023-07-27</meta:user-defined>
    <meta:user-defined meta:name="DCTERMS.W3CDTF/OVERHEIDop.jaargang">2023</meta:user-defined>
    <meta:user-defined meta:name="OVERHEIDop.publicationIssue">330802</meta:user-defined>
    <meta:user-defined meta:name="OVERHEIDop.GmbID/DC.identifier">gmb-2023-330802</meta:user-defined>
    <meta:user-defined meta:name="OVERHEIDop.versieInformatie"/>
  </office:meta>
</office:document-meta>
</file>