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oterbloemstraat 36, 2215DP Voorhout, het bouwen van een dakkapel aan de voorzijde van de woning. Kenmerk Z2023-0000042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/>
            <text:p text:style-name="common-al">
            <text:span text:style-name="nadrukcur">Datum ontvangst:</text:span>24 juli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30748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74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74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Nieuwe aanvraag omgevingsvergunning, Boterbloemstraat 36, 2215DP Voorhout, het bouwen van een dakkapel aan de voorzijde van de woning. Kenmerk Z2023-00000425.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0748</meta:user-defined>
    <meta:user-defined meta:name="OVERHEIDop.GmbID/DC.identifier">gmb-2023-330748</meta:user-defined>
    <meta:user-defined meta:name="OVERHEIDop.versieInformatie"/>
  </office:meta>
</office:document-meta>
</file>