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eluidsscherm, Locomotiefstraat 2 te Utrecht,  HZ_WABO-23-133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omotiefstraat 2 te Utrecht</text:p>
            <text:p text:style-name="common-al">HZ_WABO-23-13365</text:p>
            <text:p text:style-name="common-al">Toelichting: het bouwen van een geluidsscherm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240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40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240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geluidsscherm, Locomotiefstraat 2 te Utrecht,  HZ_WABO-23-13365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240</meta:user-defined>
    <meta:user-defined meta:name="OVERHEIDop.GmbID/DC.identifier">gmb-2023-330240</meta:user-defined>
    <meta:user-defined meta:name="OVERHEIDop.versieInformatie"/>
  </office:meta>
</office:document-meta>
</file>