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omgevingsvergunning, het bouwen van een dakterras, Daalseweg 52 te Utrecht,  HZ_WABO-23-17004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aalseweg 52 te Utrecht</text:p>
            <text:p text:style-name="common-al">HZ_WABO-23-17004</text:p>
            <text:p text:style-name="common-al">Toelichting: het bouwen van een dakterras</text:p>
            <text:p text:style-name="common-al">Besluit tot verlenging beslistermijn met 6 weken</text:p>
            <text:p text:style-name="common-al">Rechtsmiddel: geen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330212</text:span><text:line-break/><text:date style:data-style-name="dag" text:fixed="true" text:date-value="2023-07-26"/><text:line-break/><text:date style:data-style-name="jaar" text:fixed="true" text:date-value="2023-07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30212</text:span><text:date style:data-style-name="nicedate" text:fixed="true" text:date-value="2023-07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30212</text:span><text:date style:data-style-name="nicedate" text:fixed="true" text:date-value="2023-07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54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Verlenging beslistermijn omgevingsvergunning, het bouwen van een dakterras, Daalseweg 52 te Utrecht,  HZ_WABO-23-17004</meta:user-defined>
    <meta:user-defined meta:name="DCTERMS.W3CDTF/DCTERMS.available">2023-07-26</meta:user-defined>
    <meta:user-defined meta:name="DCTERMS.W3CDTF/OVERHEIDop.jaargang">2023</meta:user-defined>
    <meta:user-defined meta:name="OVERHEIDop.publicationIssue">330212</meta:user-defined>
    <meta:user-defined meta:name="OVERHEIDop.GmbID/DC.identifier">gmb-2023-330212</meta:user-defined>
    <meta:user-defined meta:name="OVERHEIDop.versieInformatie"/>
  </office:meta>
</office:document-meta>
</file>