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Hornweg 26 (K 4493), Amsterdam - het bouwen van een crew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crewgebouw. Ontvangstdatum aanvraag: 14-07-2023 Aanvrager: Dutch Superyacht Tech Campus B.V. Zaaknummer: 12145264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0259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0208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208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208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0259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Hornweg 26 (K 4493), Amsterdam - het bouwen van een crewgebouw</meta:user-defined>
    <meta:user-defined meta:name="DCTERMS.W3CDTF/DCTERMS.available">2023-07-26</meta:user-defined>
    <meta:user-defined meta:name="DCTERMS.W3CDTF/OVERHEIDop.jaargang">2023</meta:user-defined>
    <meta:user-defined meta:name="OVERHEIDop.publicationIssue">330208</meta:user-defined>
    <meta:user-defined meta:name="OVERHEIDop.GmbID/DC.identifier">gmb-2023-330208</meta:user-defined>
    <meta:user-defined meta:name="OVERHEIDop.versieInformatie"/>
  </office:meta>
</office:document-meta>
</file>