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, Daalseweg 54 te Utrecht,  HZ_WABO-23-170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alseweg 54 te Utrecht</text:p>
            <text:p text:style-name="common-al">HZ_WABO-23-17009</text:p>
            <text:p text:style-name="common-al">Toelichting: het bouwen van een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0181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18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18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, Daalseweg 54 te Utrecht,  HZ_WABO-23-17009</meta:user-defined>
    <meta:user-defined meta:name="DCTERMS.W3CDTF/DCTERMS.available">2023-07-26</meta:user-defined>
    <meta:user-defined meta:name="DCTERMS.W3CDTF/OVERHEIDop.jaargang">2023</meta:user-defined>
    <meta:user-defined meta:name="OVERHEIDop.publicationIssue">330181</meta:user-defined>
    <meta:user-defined meta:name="OVERHEIDop.GmbID/DC.identifier">gmb-2023-330181</meta:user-defined>
    <meta:user-defined meta:name="OVERHEIDop.versieInformatie"/>
  </office:meta>
</office:document-meta>
</file>