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en bouwwerk: Nederveen Cappelstraat 43, Ter Apel, Plaatsing PostNL Pakket en briefautomaat, datum: 20 jul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29765</text:span><text:line-break/><text:date style:data-style-name="dag" text:fixed="true" text:date-value="2023-07-26"/><text:line-break/><text:date style:data-style-name="jaar" text:fixed="true" text:date-value="2023-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9765</text:span><text:date style:data-style-name="nicedate" text:fixed="true" text:date-value="2023-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9765</text:span><text:date style:data-style-name="nicedate" text:fixed="true" text:date-value="2023-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8/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omgevingsvergunning bouwen bouwwerk: Nederveen Cappelstraat 43, Ter Apel, Plaatsing PostNL Pakket en briefautomaat, datum: 20 jul 2023</meta:user-defined>
    <meta:user-defined meta:name="DCTERMS.W3CDTF/DCTERMS.available">2023-07-26</meta:user-defined>
    <meta:user-defined meta:name="DCTERMS.W3CDTF/OVERHEIDop.jaargang">2023</meta:user-defined>
    <meta:user-defined meta:name="OVERHEIDop.publicationIssue">329765</meta:user-defined>
    <meta:user-defined meta:name="OVERHEIDop.GmbID/DC.identifier">gmb-2023-329765</meta:user-defined>
    <meta:user-defined meta:name="OVERHEIDop.versieInformatie"/>
  </office:meta>
</office:document-meta>
</file>