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, nabij de woning Westergo 14 te Heerenveen.</text:p>
            <text:p text:style-name="al"/>
            <text:p text:style-name="al">Burgemeester en wethouders van Heerenveen;</text:p>
            <text:p text:style-name="al"/>
            <text:p text:style-name="al">Gezien het verzoek van aanvrager d.d. 12 juli 2023 om een gehandicaptenparkeerplaats met paal en bord te reserveren nabij de woning op de locatie Westergo 14 te Heerenveen.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Westergo 14 te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het gewenst is dat betrokkene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nabij de woning op de locatie Westergo 14 te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voorzijde van de woning nabij de woning op de locatie Westergo 14 te Heerenveen.</text:p>
            <text:p text:style-name="al"/>
            <text:p text:style-name="al">Heerenveen, 20 juli 2023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Hiermee voorkomt u dat er niet gekeken wordt naar de reden van uw bezwaar.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Z.</text:span>
            <text:span text:style-name="nadrukvet">23.</text:span>
            <text:span text:style-name="nadrukvet">4</text:span>
            <text:span text:style-name="nadrukvet">05593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9226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9226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9226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5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Heerenveen - Aanwijzen gehandicaptenparkeerplaats - Westergo nabij nummer 14 te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9226</meta:user-defined>
    <meta:user-defined meta:name="OVERHEIDop.GmbID/DC.identifier">gmb-2023-329226</meta:user-defined>
    <meta:user-defined meta:name="OVERHEIDop.versieInformatie"/>
  </office:meta>
</office:document-meta>
</file>