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carport, Smalle Themaat 42 te Vleuten, HZ_WABO-23-25424</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Smalle Themaat 42 te Vleuten</text:span>
          </text:p>
            <text:p text:style-name="common-al">HZ_WABO-23-25424</text:p>
            <text:p text:style-name="common-al">Toelichting: het bouwen van een carport</text:p>
            <text:p text:style-name="common-al">Datum ontvangst aanvraag: 20 juli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28898</text:span><text:line-break/><text:date style:data-style-name="dag" text:fixed="true" text:date-value="2023-07-26"/><text:line-break/><text:date style:data-style-name="jaar" text:fixed="true" text:date-value="2023-07-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28898</text:span><text:date style:data-style-name="nicedate" text:fixed="true" text:date-value="2023-07-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28898</text:span><text:date style:data-style-name="nicedate" text:fixed="true" text:date-value="2023-07-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5/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carport, Smalle Themaat 42 te Vleuten, HZ_WABO-23-25424</meta:user-defined>
    <meta:user-defined meta:name="DCTERMS.W3CDTF/DCTERMS.available">2023-07-26</meta:user-defined>
    <meta:user-defined meta:name="DCTERMS.W3CDTF/OVERHEIDop.jaargang">2023</meta:user-defined>
    <meta:user-defined meta:name="OVERHEIDop.externeBijlage">publiceerbaar-A|exb-2023-36668</meta:user-defined>
    <meta:user-defined meta:name="OVERHEIDop.publicationIssue">328898</meta:user-defined>
    <meta:user-defined meta:name="OVERHEIDop.GmbID/DC.identifier">gmb-2023-328898</meta:user-defined>
    <meta:user-defined meta:name="OVERHEIDop.versieInformatie"/>
  </office:meta>
</office:document-meta>
</file>