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Kennisgeving ingevolge het Besluit mobiel breken bouw en sloopafval, Lauthenlaan 1, 9687 PD te Nieuw Beert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ldambt, gelet op artikel 4.3 Besluit mobiel breken bouw en sloopafval, maken bekend dat een kennisgeving ingevolge het genoemde Besluit is ingediend door B. Reer Sloop- en Grondwerken B.V.. Het betreft een melding voor het mobiel breken van betonpuin, 4en metselwerkpuin op de locatie, Lauthenlaan 1, 9687 PD te Nieuw Beerta. De werkzaamheden vinden plaats op 25 juli 2023. De melding, bijbehorende stukken en behandelingsbrief zijn in te zien bij het gemeentehuis te Winschoten.</text:p>
            <text:p text:style-name="common-al"/>
            <text:p text:style-name="last-al">Winschoten, 26 juli 202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28552</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552</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552</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Gemeente Oldambt, Kennisgeving ingevolge het Besluit mobiel breken bouw en sloopafval, Lauthenlaan 1, 9687 PD te Nieuw Beerta</meta:user-defined>
    <meta:user-defined meta:name="DCTERMS.W3CDTF/DCTERMS.available">2023-07-26</meta:user-defined>
    <meta:user-defined meta:name="DCTERMS.W3CDTF/OVERHEIDop.jaargang">2023</meta:user-defined>
    <meta:user-defined meta:name="OVERHEIDop.publicationIssue">328552</meta:user-defined>
    <meta:user-defined meta:name="OVERHEIDop.GmbID/DC.identifier">gmb-2023-328552</meta:user-defined>
    <meta:user-defined meta:name="OVERHEIDop.versieInformatie"/>
  </office:meta>
</office:document-meta>
</file>