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logistiek bedrijfsgebouw aan Klappolder, gebouw 4 Urban Logistics Campus A12, sectie B nummer 2264, 2265, 2276, 2277 te Bleis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947368 Klappolder, gebouw 4 Urban Logistics Campus A12, sectie B nummer 2264, 2265, 2276, 2277, te Bleiswijk. </text:p>
            <text:p text:style-name="common-al">Het bouwen van een logistiek bedrijfsgebouw (ontvangen 14-07-2023). </text:p>
            <text:p text:style-name="common-al">Heeft u vragen over deze bekendmaking dan kunt u contact opnemen via telefoonnummer 14 01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politiek-en-organisatie/het-ergens-niet-mee-eens-zijn/bezwaar-en-beroep-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28428</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428</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8428</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Werk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47368</meta:user-defined>
    <dc:language>nl</dc:language>
    <meta:user-defined meta:name="OVERHEIDop.locatietype/OVERHEIDop.gebiedsmarkering">Weg</meta:user-defined>
    <meta:user-defined meta:name="DC.title">Aanvraag vergunning voor het bouwen van een logistiek bedrijfsgebouw aan Klappolder, gebouw 4 Urban Logistics Campus A12, sectie B nummer 2264, 2265, 2276, 2277 te Bleiswijk</meta:user-defined>
    <meta:user-defined meta:name="DCTERMS.W3CDTF/DCTERMS.available">2023-07-26</meta:user-defined>
    <meta:user-defined meta:name="DCTERMS.W3CDTF/OVERHEIDop.jaargang">2023</meta:user-defined>
    <meta:user-defined meta:name="OVERHEIDop.publicationIssue">328428</meta:user-defined>
    <meta:user-defined meta:name="OVERHEIDop.GmbID/DC.identifier">gmb-2023-328428</meta:user-defined>
    <meta:user-defined meta:name="OVERHEIDop.versieInformatie"/>
  </office:meta>
</office:document-meta>
</file>