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 kadastrale gemeente Leeuwarden, sectie F, perceelnummer 7395, (11058860) bouwen van een appartementencomplex met 43 appartementen over 6 bouwla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27 juli 2023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27562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7562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7562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gevraagde vergunning kadastrale gemeente Leeuwarden, sectie F, perceelnummer 7395, (11058860) bouwen van een appartementencomplex met 43 appartementen over 6 bouwlagen.</meta:user-defined>
    <meta:user-defined meta:name="DCTERMS.W3CDTF/DCTERMS.available">2023-07-26</meta:user-defined>
    <meta:user-defined meta:name="DCTERMS.W3CDTF/OVERHEIDop.jaargang">2023</meta:user-defined>
    <meta:user-defined meta:name="OVERHEIDop.publicationIssue">327562</meta:user-defined>
    <meta:user-defined meta:name="OVERHEIDop.GmbID/DC.identifier">gmb-2023-327562</meta:user-defined>
    <meta:user-defined meta:name="OVERHEIDop.versieInformatie"/>
  </office:meta>
</office:document-meta>
</file>