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het optrekken van de gevel aan de achterzijde en het verhogen van de nok, Bankstraat 48 te Utrecht,  HZ_WABO-23-196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nkstraat 48 te Utrecht</text:p>
            <text:p text:style-name="common-al">HZ_WABO-23-19678</text:p>
            <text:p text:style-name="common-al">Toelichting: het bouwen van een dakkapel op het voordakvlak, het optrekken van de gevel aan de achterzijde en het verhogen van de nok</text:p>
            <text:p text:style-name="common-al">Datum besluit: 20 juli 2023</text:p>
            <text:p text:style-name="common-al">Startdatum bezwaartermijn: 21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7060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060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060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het optrekken van de gevel aan de achterzijde en het verhogen van de nok, Bankstraat 48 te Utrecht,  HZ_WABO-23-19678</meta:user-defined>
    <meta:user-defined meta:name="DCTERMS.W3CDTF/DCTERMS.available">2023-07-25</meta:user-defined>
    <meta:user-defined meta:name="DCTERMS.W3CDTF/OVERHEIDop.jaargang">2023</meta:user-defined>
    <meta:user-defined meta:name="OVERHEIDop.externeBijlage">Aanvraagdocument  publiceerbaar-A|exb-2023-36534</meta:user-defined>
    <meta:user-defined meta:name="OVERHEIDop.externeBijlage">Besluit omgevingsvergunning Publiceerbaar|exb-2023-36535</meta:user-defined>
    <meta:user-defined meta:name="OVERHEIDop.publicationIssue">327060</meta:user-defined>
    <meta:user-defined meta:name="OVERHEIDop.GmbID/DC.identifier">gmb-2023-327060</meta:user-defined>
    <meta:user-defined meta:name="OVERHEIDop.versieInformatie"/>
  </office:meta>
</office:document-meta>
</file>